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efaultParagraphFont" style:family="text">
      <style:text-properties style:language-asian="en" style:country-asian="US" style:language-complex="ar" style:country-complex="SA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center"/>
    </style:style>
    <style:style style:name="P10" style:parent-style-name="ListParagraph" style:family="paragraph">
      <style:paragraph-properties fo:margin-bottom="0in" fo:margin-left="0in">
        <style:tab-stops/>
      </style:paragraph-properties>
    </style:style>
    <style:style style:name="P11" style:parent-style-name="ListParagraph" style:family="paragraph">
      <style:paragraph-properties fo:margin-bottom="0in" fo:margin-left="0in">
        <style:tab-stops/>
      </style:paragraph-properties>
    </style:style>
    <style:style style:name="P12" style:parent-style-name="ListParagraph" style:family="paragraph">
      <style:paragraph-properties fo:margin-bottom="0in" fo:margin-left="0in">
        <style:tab-stops/>
      </style:paragraph-properties>
    </style:style>
    <style:style style:name="P13" style:parent-style-name="ListParagraph" style:family="paragraph">
      <style:paragraph-properties fo:margin-bottom="0in" fo:margin-left="0in">
        <style:tab-stops/>
      </style:paragraph-properties>
    </style:style>
    <style:style style:name="P14" style:parent-style-name="ListParagraph" style:family="paragraph">
      <style:paragraph-properties fo:margin-bottom="0in" fo:margin-left="0in">
        <style:tab-stops/>
      </style:paragraph-properties>
    </style:style>
    <style:style style:name="P15" style:parent-style-name="ListParagraph" style:family="paragraph">
      <style:paragraph-properties fo:margin-bottom="0in" fo:margin-left="0in">
        <style:tab-stops/>
      </style:paragraph-properties>
    </style:style>
    <style:style style:name="P16" style:parent-style-name="ListParagraph" style:family="paragraph">
      <style:paragraph-properties fo:margin-bottom="0in" fo:margin-left="0in">
        <style:tab-stops/>
      </style:paragraph-properties>
    </style:style>
    <style:style style:name="P17" style:parent-style-name="ListParagraph" style:family="paragraph">
      <style:paragraph-properties fo:margin-bottom="0in" fo:margin-left="0in">
        <style:tab-stops/>
      </style:paragraph-properties>
    </style:style>
    <style:style style:name="P18" style:parent-style-name="ListParagraph" style:family="paragraph">
      <style:paragraph-properties fo:margin-bottom="0in" fo:margin-left="0in">
        <style:tab-stops/>
      </style:paragraph-properties>
    </style:style>
    <style:style style:name="T19" style:parent-style-name="DefaultParagraphFont" style:family="text">
      <style:text-properties style:text-position="super 66.6%"/>
    </style:style>
    <style:style style:name="T20" style:parent-style-name="DefaultParagraphFont" style:family="text">
      <style:text-properties style:text-position="super 66.6%"/>
    </style:style>
    <style:style style:name="T21" style:parent-style-name="DefaultParagraphFont" style:family="text">
      <style:text-properties style:text-position="super 66.6%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Picture 2" text:anchor-type="paragraph" svg:x="2.68125in" svg:y="-0.67292in" svg:width="1.52083in" svg:height="1.52083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/>
      <text:p text:style-name="P6"/>
      <text:p text:style-name="P7">BOARD MEETING MINUTES</text:p>
      <text:p text:style-name="P8">May 26th, 2026</text:p>
      <text:p text:style-name="P9"/>
      <text:p text:style-name="Standard">Called meeting to order at 5:22. <text:s/>Present: Becki Graham, Kelly Novak, Rachel Beaubien, Tammy Wheeler, Amie Scott. <text:s/>Guests: <text:s/>Cara Wilber, Oster Professional Group, CPA’s.</text:p>
      <text:p text:style-name="Standard"/>
      <text:p text:style-name="P10">Manager’s<text:s/>(administrative) Updates: Manager Report: Sent out a summer happening sheet to the community. <text:s/>Brandy’s been on the radio for the last time. <text:s/>We have one more rollerskating night. <text:s/></text:p>
      <text:p text:style-name="P11"/>
      <text:p text:style-name="P12">The pool is clean, however, two pumps are down. <text:s/>The chlorine pump is being replaced shortly but the solar pump won’t be replaced until mid-June, until then we’re relying on the new boiler. <text:s/></text:p>
      <text:p text:style-name="P13"/>
      <text:p text:style-name="P14">A small chunk of cement was replaced. <text:s/>The Anti-Entrapment cover will be here soon and will be wired in as soon as it gets here. <text:s/></text:p>
      <text:p text:style-name="P15"/>
      <text:p text:style-name="P16">SDAO internship money of $3,000 was received for lifeguards. <text:s/>The ESD is buying swim passes for the rural families. <text:s/>Kelly Singhose is writing a grant with HDPR under it for pool upgrades. <text:s/></text:p>
      <text:p text:style-name="P17"/>
      <text:p text:style-name="P18">Pool is set to open June 5<text:span text:style-name="T19">th</text:span>.</text:p>
      <text:p text:style-name="Normal"/>
      <text:p text:style-name="Standard">Discussed the new Oregon rules regarding 14-year-olds needing a supervisor. <text:s/>Lengthy discussion followed. <text:s/>Decided to fill out a variance application to Oregon Health Authority to say what we are doing to have a safe pool, for $480. <text:s/>Also decided to open on June 5<text:span text:style-name="T20">th</text:span>, aquatic camps for two weeks, which will be part of your swim pass.</text:p>
      <text:p text:style-name="Standard"/>
      <text:p text:style-name="Standard">Did not do a District Manager Evaluation.</text:p>
      <text:p text:style-name="Standard"/>
      <text:p text:style-name="Standard">Amie approved Minutes from April 20, 2026 as corrected, Kelly seconded, all approved.</text:p>
      <text:p text:style-name="Standard"/>
      <text:p text:style-name="Standard">Amie made a motion to approve the Financial Report April 2026, Rachel seconded, all approved.</text:p>
      <text:p text:style-name="Standard"/>
      <text:p text:style-name="Standard">Board Member Public Law Requirements and policy made – On the SDAO website for free. <text:s/>Board members need to do it by the end of the year December 31, 2026. <text:s/>Brandy needs the certificate back for the file. <text:s/>Policy BMPLR – 5.26.2026 – Kelly motioned to approve Policy BMPLR, Rachel seconded, all approved, policy adopted.</text:p>
      <text:p text:style-name="Standard"/>
      <text:p text:style-name="Standard"><text:s/>Amie noted the City of Hines movie night June 19<text:span text:style-name="T21">th</text:span>, Swim Team is helping with concessions.</text:p>
      <text:p text:style-name="Standard"/>
      <text:p text:style-name="Standard">Amie think the board should help Brandy more. <text:s/>Becki wants to know what those things would be. <text:s/>Brandy would like help fundraising and pool kickoff day and daily maintenance. <text:s/>Discussed maybe doing 4 additional events during the year. <text:s/>Brandy will think about. <text:s/>Discussed swim team district’s.</text:p>
      <text:p text:style-name="Standard"/>
      <text:p text:style-name="Standard">No executive session.</text:p>
      <text:p text:style-name="Standard"><text:tab/></text:p>
      <text:soft-page-break/>
      <text:p text:style-name="Standard">Adjournment of Meeting at 6:35pm.</text:p>
      <text:p text:style-name="Standard"/>
      <text:p text:style-name="Standard">Next Meeting: June 15th, 2026 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ListParagraph" style:display-name="List Paragraph" style:family="paragraph" style:parent-style-name="Standard">
      <style:paragraph-properties fo:margin-bottom="0.1388in" fo:margin-left="0.5in">
        <style:tab-stops/>
      </style:paragraph-properties>
      <style:text-properties fo:hyphenate="false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/>
    <style:style style:name="NoSpacing" style:display-name="No Spacing" style:family="paragraph">
      <style:text-properties style:font-name-complex="Mangal" style:font-size-complex="10.5pt" fo:hyphenate="false"/>
    </style:style>
    <style:style style:name="BalloonText" style:display-name="Balloon Text" style:family="paragraph" style:parent-style-name="Normal">
      <style:text-properties style:font-name="Segoe UI" style:font-name-complex="Mangal" fo:font-size="9pt" style:font-size-asian="9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Mangal" fo:font-size="9pt" style:font-size-asian="9pt" style:font-size-complex="8pt"/>
    </style:style>
    <text:list-style style:name="WWNum1" style:display-name="WWNum1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ighDesert PR</meta:initial-creator>
    <dc:creator>HighDesert PR</dc:creator>
    <meta:creation-date>2026-06-17T22:44:00Z</meta:creation-date>
    <dc:date>2026-06-17T22:44:00Z</dc:date>
    <meta:print-date>2026-04-20T17:28:00Z</meta:print-date>
    <meta:template xlink:href="Normal" xlink:type="simple"/>
    <meta:editing-cycles>2</meta:editing-cycles>
    <meta:editing-duration>PT60S</meta:editing-duration>
    <meta:document-statistic meta:page-count="2" meta:paragraph-count="4" meta:word-count="345" meta:character-count="2313" meta:row-count="16" meta:non-whitespace-character-count="1972"/>
  </office:meta>
</office:document-meta>
</file>